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Anton Waldorpstraat 58 Amsterdam , 14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Coen Hagedoorn Bouw B.V.</text:p>
            <text:p text:style-name="common-al">Zaaknummer: OD2026-0020727</text:p>
            <text:p text:style-name="common-al">DSO nummer: 2026032600696</text:p>
            <text:p text:style-name="common-al">Ontvangstdatum melding: 26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2207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207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207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0727</meta:user-defined>
    <meta:user-defined meta:name="DCTERMS.abstract">Marius Bauerplantsoen en Anton Waldorpstraat te Amsterdam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Anton Waldorpstraat 58 Amsterdam , 14 meter richting oosten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2207</meta:user-defined>
    <meta:user-defined meta:name="OVERHEIDop.GmbID/DC.identifier">gmb-2026-182207</meta:user-defined>
    <meta:user-defined meta:name="OVERHEIDop.versieInformatie"/>
  </office:meta>
</office:document-meta>
</file>