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Nicolaas Beetsstraat 146 Amsterdam , 9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EVM Real Estate B.V.</text:p>
            <text:p text:style-name="common-al">Zaaknummer: OD2026-0019634</text:p>
            <text:p text:style-name="common-al">DSO nummer: 2026032200024</text:p>
            <text:p text:style-name="common-al">Ontvangstdatum melding: 22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184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18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184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634</meta:user-defined>
    <meta:user-defined meta:name="DCTERMS.abstract">Nicolaas Beetsstraat 146-148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Nicolaas Beetsstraat 146 Amsterdam , 9 meter richting noordoosten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184</meta:user-defined>
    <meta:user-defined meta:name="OVERHEIDop.GmbID/DC.identifier">gmb-2026-182184</meta:user-defined>
    <meta:user-defined meta:name="OVERHEIDop.versieInformatie"/>
  </office:meta>
</office:document-meta>
</file>