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Bloemstraat 152-H 1016L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APS Milieu B.V.</text:p>
            <text:p text:style-name="common-al">Zaaknummer: OD2026-0018604</text:p>
            <text:p text:style-name="common-al">DSO nummer: 2026031800237</text:p>
            <text:p text:style-name="common-al">Ontvangstdatum melding: 18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2178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178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178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8604</meta:user-defined>
    <meta:user-defined meta:name="DCTERMS.abstract">Bloemstraat 152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Bloemstraat 152-H 1016LJ Amsterdam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178</meta:user-defined>
    <meta:user-defined meta:name="OVERHEIDop.GmbID/DC.identifier">gmb-2026-182178</meta:user-defined>
    <meta:user-defined meta:name="OVERHEIDop.versieInformatie"/>
  </office:meta>
</office:document-meta>
</file>