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het stellen van openbaarheidsbeperkingen gemeente Utrech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Utrecht, voor deze mevrouw A.M. Krop in haar functie van directeur Stadsbedrijven,</text:p>
            <text:list text:style-name="id1-3-2-1-1-2">
              <text:list-item text:style-override="id1-3-2-1-1-2-1">
                <text:number>•</text:number>
                <text:p text:style-name="al">Gelet op artikel 15, lid 1 onder a en b van de Archiefwet 1995 en artikel 10 van het Archiefbesluit 1995 en gehoord het advies van de gemeentearchivaris van Utrecht, </text:p>
              </text:list-item>
              <text:list-item text:style-override="id1-3-2-1-1-2-2">
                <text:number>•</text:number>
                <text:p text:style-name="al">Gelet op artikel 7.4.1.10 van de Mandaatregeling college en burgemeester 2026 gemeente Utrecht,</text:p>
              </text:list-item>
            </text:list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
            <text:span text:style-name="nadrukvet">Artikel 1</text:span>
          </text:p>
            <text:p text:style-name="al">Tot het stellen van de volgende beperkingen aan de openbaarheid van de archiefbescheiden van het archief van de Dienst Stadswerken van de gemeente Utrecht (1919) 1992-2013 (2017) met het oog <text:span text:style-name="nadrukvet"><text:span text:style-name="nadrukcur">op de eerbiediging van de persoonlijke levenssfeer </text:span></text:span>en stelt een openbaarheidsbeperking in tot 25 jaar na de overbrenging naar de gemeentelijke Archiefbewaarplaats op inventarisnummers <text:span text:style-name="nadrukvet"><text:span text:style-name="nadrukcur">2980-2984, 3249-3252, 3257, 3262-3265, 5799 en 5833</text:span></text:span>.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</text:p>
            <text:p text:style-name="al">Tot het stellen van de volgende beperkingen aan de openbaarheid van de archiefbescheiden van het archief van de Dienst Stadswerken van de gemeente Utrecht (1919) 1992-2013 (2017) met het oog op <text:span text:style-name="nadrukvet"><text:span text:style-name="nadrukcur">het belang van de Staat of zijn bondgenoten</text:span></text:span> en stelt een openbaarheidsbeperking in tot 75 jaar na de overbrenging naar de gemeentelijke Archiefbewaarplaats op inventarisnummers <text:span text:style-name="nadrukvet"><text:span text:style-name="nadrukcur">58, 59, 103, 780-782, 1156 en 5888-5891</text:span></text:span>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</text:p>
            <text:p text:style-name="al">Raadpleging, gebruik of vervaardiging van reproducties van de hierboven aangeduide archiefbescheiden is, tot openbaarwording, uitsluitend mogelijk na voorafgaande schriftelijke toestemming van de gemeentearchivaris, die aan deze toestemming voorwaarden kan verbinden.</text:p>
          </text:section>
          <text:section text:name="artikel_id1-3-2-2-4" text:style-name="artikel">
            <text:p text:style-name="artikel_kop_titel"><text:span text:style-name="artikel_kop_label">Artikel</text:span> <text:span text:style-name="artikel_kop_nr">4</text:span> Inwerkingtreding</text:p>
            <text:p text:style-name="al">Dit besluit treedt in werking met ingang van de dag na bekendmaking in het Gemeenteblad. Dit besluit wordt als bijlage gevoegd bij de verklaring van overbrenging van de betreffende archiefbescheiden.</text:p>
            <text:p text:style-name="al">
            <text:span text:style-name="nadrukvet">Artikel 5 Citeertitel</text:span>
         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Dit besluit kan worden aangehaald als Besluit tot het stellen van openbaarheidsbeperkingen van de archiefbescheiden van het archief van Dienst Stadswerken.</text:span></text:p>
            <text:p><text:span text:style-name="functie">Utrecht, 31 maart 2026</text:span></text:p>
            <text:p><text:span text:style-name="functie">Namens burgemeester en wethouders van Utrecht,</text:span></text:p>
            <text:p><text:span text:style-name="functie"/></text:p>
            <text:p><text:span text:style-name="functie">A.M. Krop</text:span></text:p>
            <text:p><text:span text:style-name="functie">Directeur Stadsbedrijven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/> <text:span text:style-name="nr"/> Bezwaarclausule</text:p>
          <text:p text:style-name="al">Vindt u het besluit om bepaalde reden onjuist? Dan kunt u bezwaar maken. </text:p>
          <text:p text:style-name="al">U kunt uw bezwaar digitaal indienen. Daarvoor kunt u alleen gebruik maken van het door de gemeente beschikbaar gestelde digitale formulier. Dit vindt u op www.utrecht.nl/bezwaar. U kunt het bezwaar niet per e-mail insturen. </text:p>
          <text:p text:style-name="al">Maakt u liever per brief bezwaar, dan kunt u uw bezwaarschrift sturen aan het college van burgemeester en wethouders.</text:p>
          <text:p text:style-name="al">Het adres is: </text:p>
          <text:p text:style-name="al">Postbus 16200</text:p>
          <text:p text:style-name="al">3500 CE Utrecht</text:p>
          <text:p text:style-name="al">Zorg ervoor dat u het bezwaarschrift indient binnen zes weken na bekendmaking van dit besluit. Daarmee voorkomt u dat wij uw bezwaarschrift niet meer kunnen behandelen.</text:p>
          <text:p text:style-name="al">In het bezwaarschrift neemt u in ieder geval op:</text:p>
          <text:p text:style-name="al">- uw naam, adres, datum en handtekening; graag ook het telefoonnummer waarop u overdag te bereiken bent;</text:p>
          <text:p text:style-name="al">- een omschrijving van het besluit waartegen het bezwaarschrift is gericht; vermeld hierbij de datum van bekendmaking van dat besluit of stuur een kopie van het besluit mee;</text:p>
          <text:p text:style-name="al">- de reden waarom u vindt dat het besluit onjuist is;</text:p>
          <text:p text:style-name="al">- een volmacht, als u het bezwaarschrift namens iemand anders indient.</text:p>
          <text:p text:style-name="al">Als er sprake is van een spoedeisende situatie kunt u daarnaast een voorlopige voorziening vragen aan de voorzieningenrechter van de rechtbank Midden Nederland, sector bestuursrecht, postbus 16005, 3500 DA Utrecht. Voor het in behandeling nemen van zo’n verzoek betaalt u griffierecht.</text:p>
          <text:p text:style-name="al"/>
        </text:section>
        <text:section text:name="bijlage_id1-3-2-5" text:style-name="bijlage">
          <text:p text:style-name="bijlage_top"/>
          <text:p text:style-name="hoofdstuk_kop"><text:span text:style-name="label"/> <text:span text:style-name="nr"/> Toelichting op Besluit tot het stellen van openbaarheidsbeperkingen van de archiefbescheiden van het archief van Dienst Stadswerken</text:p>
          <text:p text:style-name="al">De beschrijvingen van de dossiers zijn beschikbaar in de studiezaal en op de website van Het Utrechts Archief onder toegangsnummer 2027.</text:p>
          <text:p text:style-name="al"/>
          <text:p text:style-name="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1967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96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1967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Utr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echt | Burgerlijk recht</meta:user-defined>
    <meta:user-defined meta:name="DC.source">artikel 15, eerste lid, van de Archiefwet 1995]|[1.0:c:BWBR0007376&amp;artikel=15&amp;lid=1&amp;g=2024-06-19</meta:user-defined>
    <meta:user-defined meta:name="DCTERMS.abstract">Besluit tot het stellen van openbaarheidsbeperkingen gemeente Utrecht</meta:user-defined>
    <meta:user-defined meta:name="DCTERMS.alternative">Besluit tot het stellen van openbaarheidsbeperkingen gemeente Utrecht</meta:user-defined>
    <dc:language>nl</dc:language>
    <meta:user-defined meta:name="OVERHEIDop.locatietype/OVERHEIDop.gebiedsmarkering">Gemeente</meta:user-defined>
    <meta:user-defined meta:name="DC.title">Besluit tot het stellen van openbaarheidsbeperkingen gemeente Utrecht</meta:user-defined>
    <meta:user-defined meta:name="DCTERMS.W3CDTF/DCTERMS.available">2026-04-16</meta:user-defined>
    <meta:user-defined meta:name="DCTERMS.W3CDTF/OVERHEIDop.jaargang">2026</meta:user-defined>
    <meta:user-defined meta:name="OVERHEIDop.publicationIssue">181967</meta:user-defined>
    <meta:user-defined meta:name="OVERHEIDop.GmbID/DC.identifier">gmb-2026-181967</meta:user-defined>
    <meta:user-defined meta:name="OVERHEIDop.versieInformatie"/>
  </office:meta>
</office:document-meta>
</file>