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Koninginneweg 183-2 1075C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14-04-2026</text:p>
            <text:p text:style-name="common-al">Zaakadres: Koninginneweg 183-2 1075CP Amsterdam</text:p>
            <text:p text:style-name="common-al">Zaaknummer: Z2026-00887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08877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165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65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65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887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Koninginneweg 183-2 1075CP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1650</meta:user-defined>
    <meta:user-defined meta:name="OVERHEIDop.GmbID/DC.identifier">gmb-2026-181650</meta:user-defined>
    <meta:user-defined meta:name="OVERHEIDop.versieInformatie"/>
  </office:meta>
</office:document-meta>
</file>