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Overdracht elektrische wijkauto op 8 mei 2026 in Gy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8 april 2026 is de volgende melding binnengekomen:</text:p>
            <text:p text:style-name="last-al">, de overdracht van de elektrische wijkauto aan Tryns Ferfier op 8 mei 2026 tussen 09.30 uur en 10.3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8149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49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49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88</meta:user-defined>
    <meta:user-defined meta:name="DCTERMS.abstract">Overdracht elektrische wijkauto op 8 mei 2026 in Gytsjerk</meta:user-defined>
    <dc:language>nl</dc:language>
    <meta:user-defined meta:name="OVERHEIDop.locatietype/OVERHEIDop.gebiedsmarkering">Punt</meta:user-defined>
    <meta:user-defined meta:name="DC.title">Gemeente Tytsjerksteradiel - melding Overdracht elektrische wijkauto op 8 mei 2026 in Gytsjerk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497</meta:user-defined>
    <meta:user-defined meta:name="OVERHEIDop.GmbID/DC.identifier">gmb-2026-181497</meta:user-defined>
    <meta:user-defined meta:name="OVERHEIDop.versieInformatie"/>
  </office:meta>
</office:document-meta>
</file>