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ätternkade 78 1060P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het omgevingsplan t.b.v. een zorginstelling</text:p>
            <text:p text:style-name="common-al">Zaakadres: Vätternkade 78 1060PK Amsterdam</text:p>
            <text:p text:style-name="common-al">Datum ontvangst: 01-04-2026 13:31</text:p>
            <text:p text:style-name="common-al">Zaaknummer: Z2026-014611</text:p>
            <text:p text:style-name="common-al">DSO-nummer: 202604010102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118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1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1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611</meta:user-defined>
    <meta:user-defined meta:name="DCTERMS.abstract">afwijken van het omgevingsplan t.b.v. een zorginstell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ätternkade 78 1060PK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1180</meta:user-defined>
    <meta:user-defined meta:name="OVERHEIDop.GmbID/DC.identifier">gmb-2026-181180</meta:user-defined>
    <meta:user-defined meta:name="OVERHEIDop.versieInformatie"/>
  </office:meta>
</office:document-meta>
</file>