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ectificatie bekendmakingen Ontwerp Volkshuisvestingsprogramma 2026-2030 Winterswijk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>Op 14 april 2026 is het ontwerpbesluit en op 15 april 2026 de kennisgeving van het <text:span text:style-name="nadrukvet">Ontwerp Volkshuisvestingsprogramma 2026-2030 Winterswijk</text:span> gepubliceerd. In deze bekendmaking is helaas een fout in de titel geslopen.</text:p>
            <text:p text:style-name="al"/>
            <text:p text:style-name="al">Bij deze rectificatie maken wij de correcte titel bekend.</text:p>
            <text:p text:style-name="al"/>
            <text:p text:style-name="al">De eerder gepubliceerde titel: <text:span text:style-name="nadrukvet">“Ontwerp Volkshuisvestingsprogramma 2026-2030 Gemeente Winterswijk”</text:span> wordt gecorrigeerd naar: <text:span text:style-name="nadrukvet">“Ontwerp Volkshuisvestingsprogramma 2026-2030 Winterswijk”</text:span></text:p>
            <text:p text:style-name="al"/>
            <text:p text:style-name="al">De inhoud van de bekendmaking blijft verder ongewijzigd.</text:p>
            <text:p text:style-name="al"/>
            <text:p text:style-name="al">Winterswijk, 14 april 2026 Gemeente Winterswijk</text:p>
            <text:p text:style-name="al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nterswijk</text:p>
            </table:table-cell>
            <table:table-cell office:value-type="string" table:style-name="header.C">
              <text:p text:style-name="headerright"><text:span text:style-name="nr">Nr. 180847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0847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0847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48/xml/MC-DRP-OverigeBvAS-Web-CB.xml</meta:user-defined>
    <meta:user-defined meta:name="OVERHEID.Gemeente/DC.creator">Winterswijk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Winterswijk</meta:user-defined>
    <meta:user-defined meta:name="OVERHEID.Gemeente/OVERHEID.authority">Winterswijk</meta:user-defined>
    <meta:user-defined meta:name="OVERHEID.TaxonomieBeleidsagendaDecentraal/OVERHEID.category">Huisvesting | Organisatie en beleid</meta:user-defined>
    <meta:user-defined meta:name="DC.source">N.v.t.</meta:user-defined>
    <dc:language>nl</dc:language>
    <meta:user-defined meta:name="OVERHEIDop.locatietype/OVERHEIDop.gebiedsmarkering">Gemeente</meta:user-defined>
    <meta:user-defined meta:name="DC.title">Rectificatie bekendmakingen Ontwerp Volkshuisvestingsprogramma 2026-2030 Winterswijk</meta:user-defined>
    <meta:user-defined meta:name="DCTERMS.W3CDTF/DCTERMS.available">2026-04-16</meta:user-defined>
    <meta:user-defined meta:name="DCTERMS.W3CDTF/OVERHEIDop.jaargang">2026</meta:user-defined>
    <meta:user-defined meta:name="OVERHEIDop.publicationIssue">180847</meta:user-defined>
    <meta:user-defined meta:name="OVERHEIDop.GmbID/DC.identifier">gmb-2026-180847</meta:user-defined>
    <meta:user-defined meta:name="OVERHEIDop.versieInformatie"/>
  </office:meta>
</office:document-meta>
</file>