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waarde boven de interventiewaarde bodemkwaliteit op de locatie Van Godewijckstraat t.h.v. Beverwijckstraat te Dordrecht zaaknummer 900362156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graven in bodem met een waarde boven de interventiewaarde bodemkwaliteit op de locatie Van Godewijckstraat t.h.v. Beverwijckstraat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0505</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505</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505</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waarde boven de interventiewaarde bodemkwaliteit op de locatie Van Godewijckstraat t.h.v. Beverwijckstraat te Dordrecht zaaknummer 9003621567</meta:user-defined>
    <meta:user-defined meta:name="DCTERMS.W3CDTF/DCTERMS.available">2026-04-16</meta:user-defined>
    <meta:user-defined meta:name="DCTERMS.W3CDTF/OVERHEIDop.jaargang">2026</meta:user-defined>
    <meta:user-defined meta:name="OVERHEIDop.publicationIssue">180505</meta:user-defined>
    <meta:user-defined meta:name="OVERHEIDop.GmbID/DC.identifier">gmb-2026-180505</meta:user-defined>
    <meta:user-defined meta:name="OVERHEIDop.versieInformatie"/>
  </office:meta>
</office:document-meta>
</file>