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Westhavenweg 62F, Amsterdam - Installeren nieuwe koffiebra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installeren van een nieuwe koffiebrander.</text:p>
            <text:p text:style-name="common-al">Aanvrager: Stooker Roasting Company B.V. </text:p>
            <text:p text:style-name="common-al">Zaaknummer hoofdmelding: OD2026-0019240</text:p>
            <text:p text:style-name="common-al">DSO nummer hoofdmelding: 2026031900826</text:p>
            <text:p text:style-name="common-al">Ontvangstdatum hoofdmelding: 19-03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19240%22,%22aggs%22:%7B%22odnzkg_zaak_nummer%22:%7B%22key%22:%22odnzkg_zaak_nummer%22,%22field%22:%22odnzkg.zaak.nummer.keyword%22,%22fields%22:[],%22type%22:%22keyword%22,%22data%22:[%22OD2026-0019240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049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4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049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240</meta:user-defined>
    <meta:user-defined meta:name="DCTERMS.abstract">Stooker Roasting Company B.V. (kleinschalige koffiebranderij) | wijziging van het bedrijf met een nieuwe koffiebrander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Westhavenweg 62F, Amsterdam - Installeren nieuwe koffiebrander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0495</meta:user-defined>
    <meta:user-defined meta:name="OVERHEIDop.GmbID/DC.identifier">gmb-2026-180495</meta:user-defined>
    <meta:user-defined meta:name="OVERHEIDop.versieInformatie"/>
  </office:meta>
</office:document-meta>
</file>