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6 juni 2026 aan Plataanstraat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urtfeest aan de Plataanstraat in Lichtenvoorde op 6 jun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179912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912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912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feest op 6 juni 2026 aan Plataanstraat te Lichtenvoorde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912</meta:user-defined>
    <meta:user-defined meta:name="OVERHEIDop.GmbID/DC.identifier">gmb-2026-179912</meta:user-defined>
    <meta:user-defined meta:name="OVERHEIDop.versieInformatie"/>
  </office:meta>
</office:document-meta>
</file>