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middag op 27 september 2026 aan Nicolaas Beetsstraat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middag aan de Nicolaas Beetsstraat in Lichtenvoorde op 27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7990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90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90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middag op 27 september 2026 aan Nicolaas Beetsstraat te Lichtenvoorde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905</meta:user-defined>
    <meta:user-defined meta:name="OVERHEIDop.GmbID/DC.identifier">gmb-2026-179905</meta:user-defined>
    <meta:user-defined meta:name="OVERHEIDop.versieInformatie"/>
  </office:meta>
</office:document-meta>
</file>