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de jaarlijkse Dodenherdenking op maandag 4 mei 2026 aan Lichtenvoordseweg/Winterswijkseweg te Gro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de jaarlijkse Dodenherdenking aan de Lichtenvoordseweg/Winterswijkseweg in Groenlo op maandag 4 me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179900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90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90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Melding voor het organiseren van de jaarlijkse Dodenherdenking op maandag 4 mei 2026 aan Lichtenvoordseweg/Winterswijkseweg te Groenlo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900</meta:user-defined>
    <meta:user-defined meta:name="OVERHEIDop.GmbID/DC.identifier">gmb-2026-179900</meta:user-defined>
    <meta:user-defined meta:name="OVERHEIDop.versieInformatie"/>
  </office:meta>
</office:document-meta>
</file>