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zondag 17 mei 2026 aan Chopinstraat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Chopinstraat in Lichtenvoorde op zondag 17 me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989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zondag 17 mei 2026 aan Chopinstraat te Lichtenvoorde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893</meta:user-defined>
    <meta:user-defined meta:name="OVERHEIDop.GmbID/DC.identifier">gmb-2026-179893</meta:user-defined>
    <meta:user-defined meta:name="OVERHEIDop.versieInformatie"/>
  </office:meta>
</office:document-meta>
</file>