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arder Aldewei, Langweer (LWR02) L 419, Langweer (LWR02) L 1073: melding toepassen van grond of baggerspecie. (Z.87569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7988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8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88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75696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Noarder Aldewei, Langweer (LWR02) L 419, Langweer (LWR02) L 1073: melding toepassen van grond of baggerspecie. (Z.875696)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882</meta:user-defined>
    <meta:user-defined meta:name="OVERHEIDop.GmbID/DC.identifier">gmb-2026-179882</meta:user-defined>
    <meta:user-defined meta:name="OVERHEIDop.versieInformatie"/>
  </office:meta>
</office:document-meta>
</file>