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en Besluit activiteiten leefomgeving (Bal) - Taylorweg 4,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en hebben ontvangen:</text:p>
            <text:p text:style-name="common-al">Voor: het opslaan van diesel in een bovengrondse opslagtank en een kleine of middelgrote stookinstallatie</text:p>
            <text:p text:style-name="common-al">Locatie:  Taylorweg 4 5466 AE Veghel </text:p>
            <text:p text:style-name="common-al">DSO-kenmerk:  2026021301041 en 2026021301042</text:p>
            <text:p text:style-name="common-al">Zaaknummer:  Z/274669 en Z/274670</text:p>
            <text:p text:style-name="common-al">Datum ontvangen:  13 februari 2026</text:p>
            <text:p text:style-name="common-al">Tegen deze meldingen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17988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8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8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274669 en Z/274670</meta:user-defined>
    <dc:language>nl</dc:language>
    <meta:user-defined meta:name="OVERHEIDop.locatietype/OVERHEIDop.gebiedsmarkering">Adres</meta:user-defined>
    <meta:user-defined meta:name="DC.title">Gemeente Meierijstad - Meldingen Besluit activiteiten leefomgeving (Bal) - Taylorweg 4, Veghel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880</meta:user-defined>
    <meta:user-defined meta:name="OVERHEIDop.GmbID/DC.identifier">gmb-2026-179880</meta:user-defined>
    <meta:user-defined meta:name="OVERHEIDop.versieInformatie"/>
  </office:meta>
</office:document-meta>
</file>