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Hemelstraat op donderdag 14 mei 2026 op de hoek Europlein/Kerkhofsteeg te Groenl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Hemelstraat op de hoek Europlein/Kerkhofsteeg in Groenlo op donderdag 14 me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179879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879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879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Hemelstraat op donderdag 14 mei 2026 op de hoek Europlein/Kerkhofsteeg te Groenlo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879</meta:user-defined>
    <meta:user-defined meta:name="OVERHEIDop.GmbID/DC.identifier">gmb-2026-179879</meta:user-defined>
    <meta:user-defined meta:name="OVERHEIDop.versieInformatie"/>
  </office:meta>
</office:document-meta>
</file>