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maatregel Andijk, Buurtbarbecu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gafsluiting/parkeerverbod</text:span>: Meikers tussen huisnummers 8 en 16 van zaterdag 7 september, 13.00 uur tot zondag 8 september, 01.00 uur. </text:p>
            <text:p text:style-name="last-al">
            <text:span text:style-name="nadrukvet">Bijzonderheden</text:span>: geldt ook voor aanwezige parkeervakken en/of wegsleepregeling van krach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17977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77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77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Lijn</meta:user-defined>
    <meta:user-defined meta:name="DC.title">Verkeersmaatregel Andijk, Buurtbarbecue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775</meta:user-defined>
    <meta:user-defined meta:name="OVERHEIDop.GmbID/DC.identifier">gmb-2026-179775</meta:user-defined>
    <meta:user-defined meta:name="OVERHEIDop.versieInformatie"/>
  </office:meta>
</office:document-meta>
</file>