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Provincialeweg West 44a, 2851EM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maart 2026 heeft de Omgevingsdienst Midden-Holland (ODMH) namens de gemeente Krimpenerwaard een melding ontvangen ter plaatse van de Provincialeweg West 44a, 2851EM Haastrecht.</text:p>
            <text:p text:style-name="common-al">Het gaat om het verwijderen van een gaskast d.m.v. open ontgraving.</text:p>
            <text:p text:style-name="common-al">De melding heeft kenmerk 2026-00008541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17959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59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59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Krimpener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08541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Provincialeweg West 44a, 2851EM Haastrecht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593</meta:user-defined>
    <meta:user-defined meta:name="OVERHEIDop.GmbID/DC.identifier">gmb-2026-179593</meta:user-defined>
    <meta:user-defined meta:name="OVERHEIDop.versieInformatie"/>
  </office:meta>
</office:document-meta>
</file>