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Tweede Jacob van Campenstraat 1 Amsterdam , 4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4554</text:p>
            <text:p text:style-name="common-al">DSO nummer: 2026041000309</text:p>
            <text:p text:style-name="common-al">Ontvangstdatum melding: 1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7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7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7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554</meta:user-defined>
    <meta:user-defined meta:name="DCTERMS.abstract">Eerste Van der Helststraat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Tweede Jacob van Campenstraat 1 Amsterdam , 4 meter richting zuidoosten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74</meta:user-defined>
    <meta:user-defined meta:name="OVERHEIDop.GmbID/DC.identifier">gmb-2026-179374</meta:user-defined>
    <meta:user-defined meta:name="OVERHEIDop.versieInformatie"/>
  </office:meta>
</office:document-meta>
</file>