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Oetewalerstraat 44-H, 44-1, 44-2, 44-3 en 44-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splitsen van het gebouw in 5 appartementsrechten op adres Oetewalerstraat 44-H in AMSTERDAM en Oetewalerstraat 44-1 in Amsterdam en Oetewalerstraat 44-2 in Amsterdam en Oetewalerstraat 44-2 in Amsterdam en Oetewalerstraat 44-3 in Amsterdam</text:p>
            <text:p text:style-name="common-al">Verzonden naar aanvrager op: 13-04-2026</text:p>
            <text:p text:style-name="common-al">Kenmerk gemeente: Z/26/3086163</text:p>
            <text:p text:style-name="common-al"/>
            <text:p text:style-name="common-al">
            <text:span text:style-name="nadrukvet">Toestemming voor het splitsen van een gebouw met woningen aan Oetewalerstraat 44-H, 44-1, 44-2, 44-3 en 44-4 in Amsterdam</text:span>
          </text:p>
            <text:p text:style-name="common-al">De gemeente Amsterdam verleende een splitsingsvergunning. De gemeente Amsterdam geeft hiermee toestemming voor het splitsen van een gebouw met woningen aan Oetewalerstraat 44-4 in AMSTERDAM en Oetewalerstraat 44-H in Amsterdam en Oetewalerstraat 44-1 in Amsterdam en Oetewalerstraat 44-2 in Amsterdam en Oetewalerstraat 44-3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Oost.vergunningen.dvl@amsterdam.nl?Subject=Dossier Z/26/3086163" xlink:type="simple">Stadsloket.Oost.vergunningen.dvl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 Gemeente Amsterdam T.a.v. Juridisch Bureau Postbus 483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70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7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7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86163</meta:user-defined>
    <meta:user-defined meta:name="DCTERMS.abstract">Het splitsen van het gebouw in 5 appartementsrechten op adres Oetewalerstraat 44-4 en Oetewalerstraat 44-H en Oetewalerstraat 44-1 en Oetewalerstraat 44-2 en Oetewalerstraat 44-3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voor splitsingsvergunning Verleend - Oetewalerstraat 44-H, 44-1, 44-2, 44-3 en 44-4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70</meta:user-defined>
    <meta:user-defined meta:name="OVERHEIDop.GmbID/DC.identifier">gmb-2026-179370</meta:user-defined>
    <meta:user-defined meta:name="OVERHEIDop.versieInformatie"/>
  </office:meta>
</office:document-meta>
</file>