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Zuiderakerweg 76 Amsterdam , 34 meter richting 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2924</text:p>
            <text:p text:style-name="common-al">DSO nummer: 2026040300310</text:p>
            <text:p text:style-name="common-al">Ontvangstdatum melding: 0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6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6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6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2924</meta:user-defined>
    <meta:user-defined meta:name="DCTERMS.abstract">251056381 Zuiderakerweg 9  e.o.  AMSTERDAM (o.w.)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Zuiderakerweg 76 Amsterdam , 34 meter richting westen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64</meta:user-defined>
    <meta:user-defined meta:name="OVERHEIDop.GmbID/DC.identifier">gmb-2026-179364</meta:user-defined>
    <meta:user-defined meta:name="OVERHEIDop.versieInformatie"/>
  </office:meta>
</office:document-meta>
</file>