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Amstel 338A 1017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.C.T. Betonwerken B.V.</text:p>
            <text:p text:style-name="common-al">Zaaknummer: OD2026-0020284</text:p>
            <text:p text:style-name="common-al">DSO nummer: 2026032402127</text:p>
            <text:p text:style-name="common-al">Ontvangstdatum melding: 24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6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6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6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0284</meta:user-defined>
    <meta:user-defined meta:name="DCTERMS.abstract">Amstel 338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Amstel 338A 1017AS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60</meta:user-defined>
    <meta:user-defined meta:name="OVERHEIDop.GmbID/DC.identifier">gmb-2026-179360</meta:user-defined>
    <meta:user-defined meta:name="OVERHEIDop.versieInformatie"/>
  </office:meta>
</office:document-meta>
</file>