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Hoofdstraat, Adama van Scheltemastraat, Onder de Waal, Ooster Lekdijk en  Schuw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pril 2026 heeft de Omgevingsdienst Midden-Holland (ODMH) namens de gemeente Krimpenerwaard een melding ontvangen ter plaatse van de Hoofdstraat, Adama van Scheltemastraat, Onder de Waal, Ooster Lekdijk en Schuwacht.</text:p>
            <text:p text:style-name="common-al">Het gaat om het graven in de bodem &gt; Interventiewaarde.</text:p>
            <text:p text:style-name="common-al">De melding heeft kenmerk 2026-00009825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17915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5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5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9825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Hoofdstraat, Adama van Scheltemastraat, Onder de Waal, Ooster Lekdijk en  Schuwacht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54</meta:user-defined>
    <meta:user-defined meta:name="OVERHEIDop.GmbID/DC.identifier">gmb-2026-179154</meta:user-defined>
    <meta:user-defined meta:name="OVERHEIDop.versieInformatie"/>
  </office:meta>
</office:document-meta>
</file>