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rzittingen</text:p>
      <text:section text:name="regeling_id1-3-2" text:style-name="regeling">
        <text:section text:name="aanhef_id1-3-2-1" text:style-name="aanhef">
          <text:section text:name="preambule_id1-3-2-1-1" text:style-name="preambule">
            <text:p text:style-name="al">Kennisgeving voor het houden van hoorzittingen van de adviescommissie voor de bezwaarschriften op maandag 20 april 2026 vanaf 14.00 uur in kamer 1.52 van het stadskantoor Jacob Obrechtlaan 4 te Bergen op Zoom. </text:p>
            <text:p text:style-name="al">
            <text:span text:style-name="nadrukvet">Agenda</text:span>
          </text:p>
            <text:p text:style-name="al">
            <text:span text:style-name="nadrukvet">14.00 uur</text:span>  Bezwaarschriften gericht tegen het besluit van het college van burgemeester en wethouders van Bergen op Zoom tot verlenen van een omgevingsvergunning voor het realiseren van geluidswerende voorzieningen bij installatieopstellingen op het dak van het pand aan de Dubbelstraat 66 te Bergen op Zoom;</text:p>
            <text:p text:style-name="al">
            <text:span text:style-name="nadrukvet">14.45 uur</text:span> Bezwaarschrift gericht tegen het verkeersbesluit van het college van burgemeester en wethouders van Bergen op Zoom om een parkeerplaats ter hoogte van de Fuut 69 te Bergen op Zoom aan te wijzen als locatie voor uitsluitend het laden van elektrische voertuigen door het plaatsen van een verkeersbord; </text:p>
            <text:p text:style-name="al">
            <text:span text:style-name="nadrukvet">15.15 uur</text:span> Bezwaarschrift gericht tegen het besluit van de burgemeester van Bergen op Zoom om geen exploitatievergunning te verlenen voor café Al Hoceima aan de Antwerpsestraatweg 89 te Bergen op Zoom. </text:p>
            <text:p text:style-name="al">De indieners van de bezwaarschriften en andere belanghebbenden krijgen tijdens deze openbare hoorzittingen de gelegenheid te worden gehoord.</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179145</text:span><text:line-break/><text:date style:data-style-name="dag" text:fixed="true" text:date-value="2026-04-15"/><text:line-break/><text:date style:data-style-name="jaar" text:fixed="true" text:date-value="2026-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9145</text:span><text:date style:data-style-name="nicedate" text:fixed="true" text:date-value="2026-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9145</text:span><text:date style:data-style-name="nicedate" text:fixed="true" text:date-value="2026-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Bergen op Zoom</meta:user-defined>
    <meta:user-defined meta:name="OVERHEID.Informatietype/DC.type">officiële publicatie</meta:user-defined>
    <meta:user-defined meta:name="OVERHEIDop.Rubriek/DC.type">overige overheidsinformatie</meta:user-defined>
    <meta:user-defined meta:name="OVERHEID.Gemeente/OVERHEID.authority">Bergen op Zoom</meta:user-defined>
    <meta:user-defined meta:name="OVERHEID.Gemeente/DCTERMS.publisher">Bergen op Zoom</meta:user-defined>
    <meta:user-defined meta:name="OVERHEID.TaxonomieBeleidsagendaDecentraal/OVERHEID.category">Bestuur | Organisatie en beleid</meta:user-defined>
    <dc:language>nl</dc:language>
    <meta:user-defined meta:name="OVERHEIDop.locatietype/OVERHEIDop.gebiedsmarkering">Gemeente</meta:user-defined>
    <meta:user-defined meta:name="DC.title">Hoorzittingen</meta:user-defined>
    <meta:user-defined meta:name="DCTERMS.W3CDTF/DCTERMS.available">2026-04-15</meta:user-defined>
    <meta:user-defined meta:name="DCTERMS.W3CDTF/OVERHEIDop.jaargang">2026</meta:user-defined>
    <meta:user-defined meta:name="OVERHEIDop.publicationIssue">179145</meta:user-defined>
    <meta:user-defined meta:name="OVERHEIDop.GmbID/DC.identifier">gmb-2026-179145</meta:user-defined>
    <meta:user-defined meta:name="OVERHEIDop.versieInformatie"/>
  </office:meta>
</office:document-meta>
</file>