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mmissie Ruimtelijke Kwalitei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Commissie Ruimtelijke Kwaliteit vergadert in principe om de twee weken. </text:p>
            <text:p text:style-name="al">Let op: De eerstvolgende vergadering is op dinsdag 28 april 2026.</text:p>
            <text:p text:style-name="al">De vergadering zal plaatsvinden in het Stadskantoor, Jacob Obrechtlaan 4 te Bergen op Zoom. </text:p>
            <text:p text:style-name="al">Wil je weten welke bouwplannen ze bespreken? Bekijk dan de agenda. Die is op de vrijdag vóór de vergadering hier te vinden: <text:a xlink:href="http://www.bergenopzoom.nl/commissie-ruimtelijke-kwaliteit" xlink:type="simple">www.bergenopzoom.nl/commissie-ruimtelijke-kwaliteit</text:a>.</text:p>
            <text:p text:style-name="al">De commissie vergadert in het stadskantoor, Jacob Obrechtlaan 4 in Bergen op Zoom. 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op Zoom</text:p>
            </table:table-cell>
            <table:table-cell office:value-type="string" table:style-name="header.C">
              <text:p text:style-name="headerright"><text:span text:style-name="nr">Nr. 179140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40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40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Bergen op Zoo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ergen op Zoom</meta:user-defined>
    <meta:user-defined meta:name="OVERHEID.Gemeente/DCTERMS.publisher">Bergen op Zoom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Gemeente</meta:user-defined>
    <meta:user-defined meta:name="DC.title">Commissie Ruimtelijke Kwaliteit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9140</meta:user-defined>
    <meta:user-defined meta:name="OVERHEIDop.GmbID/DC.identifier">gmb-2026-179140</meta:user-defined>
    <meta:user-defined meta:name="OVERHEIDop.versieInformatie"/>
  </office:meta>
</office:document-meta>
</file>