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de kippenschuur, Stillewaldweg 2a en 4, 7036AC Lo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6 is een melding ontvangen waarvoor geen vergunningsplicht geldt voor de locatie Stillewaldweg 2a en 4, 7036AC Loerbeek. De melding is geregistreerd onder zaaknummer Z2026-0000057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78743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74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74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79</meta:user-defined>
    <meta:user-defined meta:name="DCTERMS.abstract">Betreft: melding op locatie Stillewaldweg 2a en 4, 7036AC Loerbeek</meta:user-defined>
    <dc:language>nl</dc:language>
    <meta:user-defined meta:name="OVERHEIDop.locatietype/OVERHEIDop.gebiedsmarkering">Vlak</meta:user-defined>
    <meta:user-defined meta:name="DC.title">Melding het slopen van de kippenschuur, Stillewaldweg 2a en 4, 7036AC Loerbeek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743</meta:user-defined>
    <meta:user-defined meta:name="OVERHEIDop.GmbID/DC.identifier">gmb-2026-178743</meta:user-defined>
    <meta:user-defined meta:name="OVERHEIDop.versieInformatie"/>
  </office:meta>
</office:document-meta>
</file>