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Bevrijdingscolonne oude legervoertuigen op 2 mei 2026 door onder meer Aldtsjerk, Noardburgum, Burgum, Sumar, Eastermar, Jistrum, Hurdegaryp en Mûn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7 april 2026 is de volgende melding binnengekomen:</text:p>
            <text:p text:style-name="last-al">Aldtsjerk, De Klinze, Van Sminiaweg 36, bevrijdingscolonne oude legervoertuigen door onder meer Aldtsjerk, Noardburgum, Burgum, Sumar, Eastermar, Jistrum, Hurdegaryp en Mûnein op 2 mei 2026 tussen 10.00 uur en 15.3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178633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633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633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0973</meta:user-defined>
    <meta:user-defined meta:name="DCTERMS.abstract">Bevrijdingscolonne oude legervoertuigen op 2 mei 2026 door onder meer Aldtsjerk, Noardburgum, Burgum, Sumar, Eastermar, Jistrum, Hurdegaryp en Mûnein </meta:user-defined>
    <dc:language>nl</dc:language>
    <meta:user-defined meta:name="OVERHEIDop.locatietype/OVERHEIDop.gebiedsmarkering">Punt</meta:user-defined>
    <meta:user-defined meta:name="DC.title">Gemeente Tytsjerksteradiel - melding Bevrijdingscolonne oude legervoertuigen op 2 mei 2026 door onder meer Aldtsjerk, Noardburgum, Burgum, Sumar, Eastermar, Jistrum, Hurdegaryp en Mûnei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8633</meta:user-defined>
    <meta:user-defined meta:name="OVERHEIDop.GmbID/DC.identifier">gmb-2026-178633</meta:user-defined>
    <meta:user-defined meta:name="OVERHEIDop.versieInformatie"/>
  </office:meta>
</office:document-meta>
</file>