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Needse Tolweg 2, 7274DK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maart 2026 is een melding ontvangen waarvoor geen vergunningsplicht geldt voor de locatie Needse Tolweg 2, 7274DK Geesteren. De melding is geregistreerd onder zaaknummer Z2026-0000052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7860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0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60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20</meta:user-defined>
    <meta:user-defined meta:name="DCTERMS.abstract">Betreft: Melding op locatie Needse Tolweg 2, 7274DK Geesteren</meta:user-defined>
    <dc:language>nl</dc:language>
    <meta:user-defined meta:name="OVERHEIDop.locatietype/OVERHEIDop.gebiedsmarkering">Vlak</meta:user-defined>
    <meta:user-defined meta:name="DC.title">Melding verwijderen van asbest, Needse Tolweg 2, 7274DK Geester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600</meta:user-defined>
    <meta:user-defined meta:name="OVERHEIDop.GmbID/DC.identifier">gmb-2026-178600</meta:user-defined>
    <meta:user-defined meta:name="OVERHEIDop.versieInformatie"/>
  </office:meta>
</office:document-meta>
</file>