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fdeling VVB/Team Toezich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 (Afdeling VVB/Team Toezicht)</text:span> </text:p>
            <text:p text:style-name="al">Het College van Burgemeester en wethouders maakt bekend dat vanaf 12 maart 2026 de fiets en aanhangwagen, op grond van artikel 5.1.5 APV zal worden verwijderd van het parkeerterrein bij de Lorentzweg-Minckelerstraat, ter hoogte van Cafetaria Röling, te Hilversum. De voertuigen zijn voorzien van een sticker. </text:p>
            <text:p text:style-name="al">Het College van Burgemeester en Wethouders maakt bekend dat donderdag 23 april 2026, een scooter (zonder kentekenplaat) op grond van artikel 5.1.4 APV zal worden verwijderd bij de Albertus Perksteeg 6, te Hilversum. Het voertuig is voorzien van een sticker.</text:p>
            <text:p text:style-name="al">Het College van Burgemeester en Wethouders maakt bekend dat donderdag 23 april 2026, een scooter (zonder kentekenplaat) op grond van artikel 5.1.4 APV zal worden verwijderd bij de Soestdijkerstraatweg kruising spoorwegovergang naast de snackbar, te Hilversum. Het voertuig is voorzien van een sticker.</text:p>
            <text:p text:style-name="al">Verwijdering geschiedt namens het College van Burgemeester en wethouders op kosten van de eigenaar.</text:p>
            <text:p text:style-name="al">Voor nadere informatie kunt u contact opnemen met de gemeente Hilversum (tel.nr. 14035).</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78563</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563</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563</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Bekendmaking (Afdeling VVB/Team Toezicht)</meta:user-defined>
    <meta:user-defined meta:name="DCTERMS.W3CDTF/DCTERMS.available">2026-04-16</meta:user-defined>
    <meta:user-defined meta:name="DCTERMS.W3CDTF/OVERHEIDop.jaargang">2026</meta:user-defined>
    <meta:user-defined meta:name="OVERHEIDop.publicationIssue">178563</meta:user-defined>
    <meta:user-defined meta:name="OVERHEIDop.GmbID/DC.identifier">gmb-2026-178563</meta:user-defined>
    <meta:user-defined meta:name="OVERHEIDop.versieInformatie"/>
  </office:meta>
</office:document-meta>
</file>