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p tegels uit uw tuin en plant groen</text:p>
      <text:section text:name="regeling_id1-3-2" text:style-name="regeling">
        <text:section text:name="aanhef_id1-3-2-1" text:style-name="aanhef">
          <text:section text:name="preambule_id1-3-2-1-1" text:style-name="preambule">
            <text:p text:style-name="al">In onze omgeving is steeds meer bebouwing en verharding. Dit zorgt voor wateroverlast en hitte op warme dagen. Meer groen gaat wateroverlast tegen en zorgt voor verkoeling. Dus wip die tegels uit uw tuin en vervang ze door planten of bomen! </text:p>
            <text:p text:style-name="al"/>
            <text:p text:style-name="al">
            <text:span text:style-name="nadrukvet">Subsidie voor groen en water</text:span>
          </text:p>
            <text:p text:style-name="al"> Om u een handje te helpen kunt u subsidie aanvragen voor het vergroenen van uw tuin. Meer informatie vindt u op www.rijssen-holten.nl/ subsidiegroenenwater. </text:p>
            <text:p text:style-name="al"/>
            <text:p text:style-name="al">
            <text:span text:style-name="nadrukvet">Laat uw tegels gratis ophalen</text:span>
          </text:p>
            <text:p text:style-name="al"> Heeft u tegels gewipt? De Tegeltaxi haalt ze gratis bij u op! Deze rijdt dit jaar op 30 april, 28 mei, 25 juni, 27 augustus, 24 september en 29 oktober. Meld uw tegels aan via www.nk-tegelwippen.nl/meedoen en stuur daarna een e-mail naar duurzaam@rijssen-holten.nl.</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178189</text:span><text:line-break/><text:date style:data-style-name="dag" text:fixed="true" text:date-value="2026-04-15"/><text:line-break/><text:date style:data-style-name="jaar" text:fixed="true" text:date-value="2026-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8189</text:span><text:date style:data-style-name="nicedate" text:fixed="true" text:date-value="2026-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8189</text:span><text:date style:data-style-name="nicedate" text:fixed="true" text:date-value="2026-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Rijssen-Holten</meta:user-defined>
    <meta:user-defined meta:name="OVERHEID.Informatietype/DC.type">officiële publicatie</meta:user-defined>
    <meta:user-defined meta:name="OVERHEIDop.Rubriek/DC.type">overige overheidsinformatie</meta:user-defined>
    <meta:user-defined meta:name="OVERHEID.Gemeente/OVERHEID.authority">Rijssen-Holten</meta:user-defined>
    <meta:user-defined meta:name="OVERHEID.Gemeente/DCTERMS.publisher">Rijssen-Holten</meta:user-defined>
    <meta:user-defined meta:name="OVERHEID.TaxonomieBeleidsagendaDecentraal/OVERHEID.category">Bestuur | Organisatie en beleid</meta:user-defined>
    <meta:user-defined meta:name="OVERHEIDop.referentienummer">week 16 2026</meta:user-defined>
    <dc:language>nl</dc:language>
    <meta:user-defined meta:name="OVERHEIDop.locatietype/OVERHEIDop.gebiedsmarkering">Gemeente</meta:user-defined>
    <meta:user-defined meta:name="DC.title">Wip tegels uit uw tuin en plant groen</meta:user-defined>
    <meta:user-defined meta:name="DCTERMS.W3CDTF/DCTERMS.available">2026-04-15</meta:user-defined>
    <meta:user-defined meta:name="DCTERMS.W3CDTF/OVERHEIDop.jaargang">2026</meta:user-defined>
    <meta:user-defined meta:name="OVERHEIDop.publicationIssue">178189</meta:user-defined>
    <meta:user-defined meta:name="OVERHEIDop.GmbID/DC.identifier">gmb-2026-178189</meta:user-defined>
    <meta:user-defined meta:name="OVERHEIDop.versieInformatie"/>
  </office:meta>
</office:document-meta>
</file>