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rijding eikenprocessierups begint weer</text:p>
      <text:section text:name="regeling_id1-3-2" text:style-name="regeling">
        <text:section text:name="aanhef_id1-3-2-1" text:style-name="aanhef">
          <text:section text:name="preambule_id1-3-2-1-1" text:style-name="preambule">
            <text:p text:style-name="al">Binnenkort beginnen we met de bestrijding van de eikenprocessierups. In april en mei behandelen we bomen met een biologisch middel. Dat doen we op drukbezochte plekken. Op plekken waar beschermde of bedreigde dagvlinders voorkomen doen we dat niet. Vanaf half mei krijgen de rupsen brandharen. Is er in de zomer nog overlast? Dan zuigen we de nesten binnen de bebouwde kom zo veel mogelijk weg. </text:p>
            <text:p text:style-name="al"/>
            <text:p text:style-name="al">
            <text:span text:style-name="nadrukvet">Heeft u last van een rupsennest?</text:span>
          </text:p>
            <text:p text:style-name="al"> Dan kunt u dit doorgeven via het online meldformulier op www.rijssen-holten.nl/melding. Meer informatie over de bestrijding van de eikenprocessierups en hoe u zelf overlast kunt voorkomen vindt u op www.rijssen-holten.nl/eikenprocessierups.</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178169</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169</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169</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 16 2026</meta:user-defined>
    <dc:language>nl</dc:language>
    <meta:user-defined meta:name="OVERHEIDop.locatietype/OVERHEIDop.gebiedsmarkering">Gemeente</meta:user-defined>
    <meta:user-defined meta:name="DC.title">Bestrijding eikenprocessierups begint weer</meta:user-defined>
    <meta:user-defined meta:name="DCTERMS.W3CDTF/DCTERMS.available">2026-04-15</meta:user-defined>
    <meta:user-defined meta:name="DCTERMS.W3CDTF/OVERHEIDop.jaargang">2026</meta:user-defined>
    <meta:user-defined meta:name="OVERHEIDop.publicationIssue">178169</meta:user-defined>
    <meta:user-defined meta:name="OVERHEIDop.GmbID/DC.identifier">gmb-2026-178169</meta:user-defined>
    <meta:user-defined meta:name="OVERHEIDop.versieInformatie"/>
  </office:meta>
</office:document-meta>
</file>