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lie Burgerzaken in Holten vaker op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In de zomer is de balie Burgerzaken in het Kulturhus in Holten vaker open. U kunt tot en met 13 augustus 2026 elke donderdag langskomen van 13.30 tot 16.00 uur en van 17.00 tot 20.00 uur. Zo helpen we iedereen sneller. </text:p>
            <text:p text:style-name="al"/>
            <text:p text:style-name="al">
            <text:span text:style-name="nadrukvet">Afspraak maken</text:span>
          </text:p>
            <text:p text:style-name="al"> Wilt u de balie Burgerzaken in het Kulturhus bezoeken? Dan moet u van te voren een afspraak maken. Wilt u een reisdocument of rijbewijs ophalen? Daarvoor hoeft u geen afspraak te maken. Ga naar www.rijssen-holten.nl/contact voor de actuele openingstijden of om een afspraak te maken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178150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15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8150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Rijssen-Holt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Rijssen-Holten</meta:user-defined>
    <meta:user-defined meta:name="OVERHEID.Gemeente/DCTERMS.publisher">Rijssen-Holten</meta:user-defined>
    <meta:user-defined meta:name="OVERHEID.TaxonomieBeleidsagendaDecentraal/OVERHEID.category">Bestuur | Organisatie en beleid</meta:user-defined>
    <meta:user-defined meta:name="OVERHEIDop.referentienummer">week 16 2026</meta:user-defined>
    <dc:language>nl</dc:language>
    <meta:user-defined meta:name="OVERHEIDop.locatietype/OVERHEIDop.gebiedsmarkering">Gemeente</meta:user-defined>
    <meta:user-defined meta:name="DC.title">Balie Burgerzaken in Holten vaker op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8150</meta:user-defined>
    <meta:user-defined meta:name="OVERHEIDop.GmbID/DC.identifier">gmb-2026-178150</meta:user-defined>
    <meta:user-defined meta:name="OVERHEIDop.versieInformatie"/>
  </office:meta>
</office:document-meta>
</file>