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uiddijk 272 Zaandam , 2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4347</text:p>
            <text:p text:style-name="common-al">DSO nummer: 2026040901490</text:p>
            <text:p text:style-name="common-al">Ontvangstdatum melding: 09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78004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004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004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347</meta:user-defined>
    <meta:user-defined meta:name="DCTERMS.abstract">251061159-v2 Zuiddijk 226-321 Zaan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Zuiddijk 272 Zaandam , 2 meter richting zuidoost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004</meta:user-defined>
    <meta:user-defined meta:name="OVERHEIDop.GmbID/DC.identifier">gmb-2026-178004</meta:user-defined>
    <meta:user-defined meta:name="OVERHEIDop.versieInformatie"/>
  </office:meta>
</office:document-meta>
</file>