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Oude Vijfhuizerweg 6 Schiphol , 151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annemingsmaatschappij ZVS Eemnes B.V.</text:p>
            <text:p text:style-name="common-al">Zaaknummer: OD2026-0023922</text:p>
            <text:p text:style-name="common-al">DSO nummer: 2026040801291</text:p>
            <text:p text:style-name="common-al">Ontvangstdatum melding: 08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77977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977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977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922</meta:user-defined>
    <meta:user-defined meta:name="DCTERMS.abstract">126.075 Schiphol Jetplein 1 (Nabij Anchoragelaan 4, Schiphol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Oude Vijfhuizerweg 6 Schiphol , 151 meter richting noord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977</meta:user-defined>
    <meta:user-defined meta:name="OVERHEIDop.GmbID/DC.identifier">gmb-2026-177977</meta:user-defined>
    <meta:user-defined meta:name="OVERHEIDop.versieInformatie"/>
  </office:meta>
</office:document-meta>
</file>