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Zeeburgerkade 146 Amsterdam , 34 meter richting 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3059</text:p>
            <text:p text:style-name="common-al">DSO nummer: 2026040301216</text:p>
            <text:p text:style-name="common-al">Ontvangstdatum melding: 03-04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77863</text:span><text:line-break/><text:date style:data-style-name="dag" text:fixed="true" text:date-value="2026-04-15"/><text:line-break/><text:date style:data-style-name="jaar" text:fixed="true" text:date-value="2026-04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863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77863</text:span><text:date style:data-style-name="nicedate" text:fixed="true" text:date-value="2026-04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3059</meta:user-defined>
    <meta:user-defined meta:name="DCTERMS.abstract">251028165 Zeeburgerkade 144 te Amsterdam (ow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Zeeburgerkade 146 Amsterdam , 34 meter richting oosten</meta:user-defined>
    <meta:user-defined meta:name="DCTERMS.W3CDTF/DCTERMS.available">2026-04-15</meta:user-defined>
    <meta:user-defined meta:name="DCTERMS.W3CDTF/OVERHEIDop.jaargang">2026</meta:user-defined>
    <meta:user-defined meta:name="OVERHEIDop.publicationIssue">177863</meta:user-defined>
    <meta:user-defined meta:name="OVERHEIDop.GmbID/DC.identifier">gmb-2026-177863</meta:user-defined>
    <meta:user-defined meta:name="OVERHEIDop.versieInformatie"/>
  </office:meta>
</office:document-meta>
</file>