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Walaardt Sacréstraat 457 Schiphol , 84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Schiphol Nederland B.V.</text:p>
            <text:p text:style-name="common-al">Zaaknummer: OD2026-0021775</text:p>
            <text:p text:style-name="common-al">DSO nummer: 2026033001275</text:p>
            <text:p text:style-name="common-al">Ontvangstdatum melding: 30-03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77803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80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80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1775</meta:user-defined>
    <meta:user-defined meta:name="DCTERMS.abstract">BZ-SvH-3086-P50 Renovatie parkeerterrein P50 - melding san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abij Walaardt Sacréstraat 457 Schiphol , 84 meter richting noordwest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803</meta:user-defined>
    <meta:user-defined meta:name="OVERHEIDop.GmbID/DC.identifier">gmb-2026-177803</meta:user-defined>
    <meta:user-defined meta:name="OVERHEIDop.versieInformatie"/>
  </office:meta>
</office:document-meta>
</file>