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James Wattstraat 77 Amsterdam , 34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Gemeente Amsterdam</text:p>
            <text:p text:style-name="common-al">Zaaknummer: OD2026-0021756</text:p>
            <text:p text:style-name="common-al">DSO nummer: 2026033001088</text:p>
            <text:p text:style-name="common-al">Ontvangstdatum melding: 30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7747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74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74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756</meta:user-defined>
    <meta:user-defined meta:name="DCTERMS.abstract">OAC 1097BC-84 James Wattstr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James Wattstraat 77 Amsterdam , 34 meter richting zuidoost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747</meta:user-defined>
    <meta:user-defined meta:name="OVERHEIDop.GmbID/DC.identifier">gmb-2026-177747</meta:user-defined>
    <meta:user-defined meta:name="OVERHEIDop.versieInformatie"/>
  </office:meta>
</office:document-meta>
</file>