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RECTIFICATIE adres publicatie 151447 - Melding ontvangen voor Van Ewijckskade 1a te Anna Paulowna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9 maart 2026 namens Gemeente Hollands Kroon een volledige melding ontvangen van een ontwikkeling aan Van Ewijckskade 1a te Anna Paulowna. Het gaat over het plaatsen en in gebruik nemen van een gesloten bodemenergiesysteem. Hierbij rectificeren wij het adres : Van Ewijckskade 1a te Anna Paulowna. In de publicatie van 1 april stond Van Ewijckskade 1 b vermeld. De melding heeft het kenmerk OMG-077609/Z26-0816105. </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 </text:p>
            <text:p text:style-name="common-al"/>
            <text:list text:style-name="id1-3-2-1-1-5">
              <text:list-item text:style-override="id1-3-2-1-1-5-1">
                <text:number>1.</text:number>
                <text:p text:style-name="al">Gesloten Bodemenergiesysteem.</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77609/Z26-0816105)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177667</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667</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667</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Hollands Kroon</meta:user-defined>
    <meta:user-defined meta:name="OVERHEIDop.Rubriek/DC.type">omgevingsmeld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77609/Z26-0816105</meta:user-defined>
    <dc:language>nl</dc:language>
    <meta:user-defined meta:name="OVERHEIDop.locatietype/OVERHEIDop.gebiedsmarkering">Adres</meta:user-defined>
    <meta:user-defined meta:name="DC.title">RECTIFICATIE adres publicatie 151447 - Melding ontvangen voor Van Ewijckskade 1a te Anna Paulowna (gesloten Bodemenergiesysteem)</meta:user-defined>
    <meta:user-defined meta:name="DCTERMS.W3CDTF/DCTERMS.available">2026-04-15</meta:user-defined>
    <meta:user-defined meta:name="DCTERMS.W3CDTF/OVERHEIDop.jaargang">2026</meta:user-defined>
    <meta:user-defined meta:name="OVERHEIDop.publicationIssue">177667</meta:user-defined>
    <meta:user-defined meta:name="OVERHEIDop.GmbID/DC.identifier">gmb-2026-177667</meta:user-defined>
    <meta:user-defined meta:name="OVERHEIDop.versieInformatie"/>
  </office:meta>
</office:document-meta>
</file>