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ranendonck​, melding Besluit activiteiten leefomgeving, ​Philipsweg te Maarheez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Cranendonck maakt bekend dat er een melding ingevolge het Besluit activiteiten leefomgeving (Bal) is ontvangen.</text:p>
            <text:p text:style-name="common-al">Bedrijf: Maessen Grondverzet &amp; Recycling B.V.</text:p>
            <text:p text:style-name="common-al">Locatie: PHILIPSWEG TE MAARHEEZE</text:p>
            <text:p text:style-name="common-al">Activiteit: MBA toepassen grond</text:p>
            <text:p text:style-name="common-al">Voor: Toepassen grond voor het ophogen van het terrein</text:p>
            <text:p text:style-name="common-al">Datum melding: 7 april 2026</text:p>
            <text:p text:style-name="common-al">DSO verzoeknummer: 202604070085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6629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177436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43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43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Cranendonc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6629</meta:user-defined>
    <dc:language>nl</dc:language>
    <meta:user-defined meta:name="OVERHEIDop.locatietype/OVERHEIDop.gebiedsmarkering">Weg</meta:user-defined>
    <meta:user-defined meta:name="DC.title">Gemeente Cranendonck​, melding Besluit activiteiten leefomgeving, ​Philipsweg te Maarheeze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436</meta:user-defined>
    <meta:user-defined meta:name="OVERHEIDop.GmbID/DC.identifier">gmb-2026-177436</meta:user-defined>
    <meta:user-defined meta:name="OVERHEIDop.versieInformatie"/>
  </office:meta>
</office:document-meta>
</file>