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tse Groeneweg 2 in Kats - melding voor het slopen van een landbouwschuur en ruï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3 april 2026 een melding ontvangen voor het slopen van een landbouwschuur en ruïne op de locatie Katse Groeneweg 2 in Kats.</text:p>
            <text:p text:style-name="common-al">Ons kenmerk: Z2026-00247</text:p>
            <text:p text:style-name="common-al">
            <text:span text:style-name="nadrukvet">Categorie</text:span>
          </text:p>
            <text:p text:style-name="common-al">Sloopmelding</text:p>
            <text:p text:style-name="common-al">
            <text:span text:style-name="nadrukvet">Locatie</text:span>
          </text:p>
            <text:p text:style-name="common-al">Katse Groeneweg 2 in Kats</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177307</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307</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307</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247</meta:user-defined>
    <meta:user-defined meta:name="DCTERMS.abstract">Katse Groeneweg 2 in Kats - melding voor het slopen van een landbouwschuur en ruïne</meta:user-defined>
    <dc:language>nl</dc:language>
    <meta:user-defined meta:name="OVERHEIDop.locatietype/OVERHEIDop.gebiedsmarkering">Punt</meta:user-defined>
    <meta:user-defined meta:name="OVERHEIDop.locatietype/OVERHEIDop.gebiedsmarkering">Vlak</meta:user-defined>
    <meta:user-defined meta:name="DC.title">Katse Groeneweg 2 in Kats - melding voor het slopen van een landbouwschuur en ruïne</meta:user-defined>
    <meta:user-defined meta:name="DCTERMS.W3CDTF/DCTERMS.available">2026-04-15</meta:user-defined>
    <meta:user-defined meta:name="DCTERMS.W3CDTF/OVERHEIDop.jaargang">2026</meta:user-defined>
    <meta:user-defined meta:name="OVERHEIDop.publicationIssue">177307</meta:user-defined>
    <meta:user-defined meta:name="OVERHEIDop.GmbID/DC.identifier">gmb-2026-177307</meta:user-defined>
    <meta:user-defined meta:name="OVERHEIDop.versieInformatie"/>
  </office:meta>
</office:document-meta>
</file>