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verschrijden geluidsnormen, 24-7, Ter Aar, Vosholstraat 29 - TV Ter 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sholstraat 29, Ter Aar – Op 24 juli 2026, van 20.00 tot 00.00 uur, worden in de kantine van Tennisvereniging Ter Aar de geluidsnormen overschreden.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7689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9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9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overschrijden geluidsnormen, 24-7, Ter Aar, Vosholstraat 29 - TV Ter Aar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890</meta:user-defined>
    <meta:user-defined meta:name="OVERHEIDop.GmbID/DC.identifier">gmb-2026-176890</meta:user-defined>
    <meta:user-defined meta:name="OVERHEIDop.versieInformatie"/>
  </office:meta>
</office:document-meta>
</file>