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bruik verenigingsgebouw, 24-7, Ter Aar, Vosholstraat 29 - TV Ter 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sholstraat 29, Ter Aar – melding is ontvangen voor het houden van een besloten activiteit op 24 juli 2026 door tennisvereniging Ter Aar. </text:p>
            <text:p text:style-name="last-al">Geen zienswijze, bezwaar of beroep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176877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6877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6877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gebruik verenigingsgebouw, 24-7, Ter Aar, Vosholstraat 29 - TV Ter Aar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6877</meta:user-defined>
    <meta:user-defined meta:name="OVERHEIDop.GmbID/DC.identifier">gmb-2026-176877</meta:user-defined>
    <meta:user-defined meta:name="OVERHEIDop.versieInformatie"/>
  </office:meta>
</office:document-meta>
</file>