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uurt picknick op 30 mei 2026 ter hoogte van Leeghwaterpark 4, 1445RA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pril 2026 heeft de gemeente een melding Buurt picknick op 30 mei 2026 ter hoogte van Leeghwaterpark 4, 1445RA Purmerend. De melding is geregistreerd onder zaaknummer Z2026-00001560. De melding betreft:</text:p>
            <text:list text:style-name="id1-3-2-1-1-2">
              <text:list-item text:style-override="id1-3-2-1-1-2-1">
                <text:number>•</text:number>
                <text:p text:style-name="al">Melding evenement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176850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850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850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60</meta:user-defined>
    <meta:user-defined meta:name="DCTERMS.abstract">Betreft: melding op locatie Leeghwaterpark grasveld to nr 4, 1445RA Purmere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uurt picknick op 30 mei 2026 ter hoogte van Leeghwaterpark 4, 1445RA Purmerend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6850</meta:user-defined>
    <meta:user-defined meta:name="OVERHEIDop.GmbID/DC.identifier">gmb-2026-176850</meta:user-defined>
    <meta:user-defined meta:name="OVERHEIDop.versieInformatie"/>
  </office:meta>
</office:document-meta>
</file>