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raven bodem - Nabij Pelikaanweg 37 Schiphol , 79 meter richting noor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graven bodem</text:p>
            <text:p text:style-name="common-al">Aanvrager: Schiphol Nederland B.V.</text:p>
            <text:p text:style-name="common-al">Zaaknummer: OD2026-0017386</text:p>
            <text:p text:style-name="common-al">DSO nummer: 2026031200766</text:p>
            <text:p text:style-name="common-al">Ontvangstdatum melding: 12-03-2026</text:p>
            <text:p text:style-name="common-al">Namens: Gemeente Haarlemmermeer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176332</text:span><text:line-break/><text:date style:data-style-name="dag" text:fixed="true" text:date-value="2026-04-15"/><text:line-break/><text:date style:data-style-name="jaar" text:fixed="true" text:date-value="2026-04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6332</text:span><text:date style:data-style-name="nicedate" text:fixed="true" text:date-value="2026-04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6332</text:span><text:date style:data-style-name="nicedate" text:fixed="true" text:date-value="2026-04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Haarlemmermeer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17386</meta:user-defined>
    <meta:user-defined meta:name="DCTERMS.abstract">BZ-FKR-2604D9 - VDR fase 1B, Vrachtgebouw 5 en 6 en Romeo-platform te Schiphol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graven bodem - Nabij Pelikaanweg 37 Schiphol , 79 meter richting noorden</meta:user-defined>
    <meta:user-defined meta:name="DCTERMS.W3CDTF/DCTERMS.available">2026-04-15</meta:user-defined>
    <meta:user-defined meta:name="DCTERMS.W3CDTF/OVERHEIDop.jaargang">2026</meta:user-defined>
    <meta:user-defined meta:name="OVERHEIDop.publicationIssue">176332</meta:user-defined>
    <meta:user-defined meta:name="OVERHEIDop.GmbID/DC.identifier">gmb-2026-176332</meta:user-defined>
    <meta:user-defined meta:name="OVERHEIDop.versieInformatie"/>
  </office:meta>
</office:document-meta>
</file>