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Kleinschalig tanken van voertuigen, vliegtuigen of werktuigen met vloeibare brandstoffen (minder dan 25 m3), Bordego 11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Bordego 11, 8495 NS Aldeboarn.</text:p>
            <text:p text:style-name="common-al">
            
          </text:p>
            <text:p text:style-name="common-al">Burgemeester en wethouders van Heerenveen maken bekend dat zij een melding hebben ontvangen met betrekking tot het kleinschalig tanken van voertuigen, vliegtuigen of werktuige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 254026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5500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550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550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9571</meta:user-defined>
    <dc:language>nl</dc:language>
    <meta:user-defined meta:name="OVERHEIDop.locatietype/OVERHEIDop.gebiedsmarkering">Punt</meta:user-defined>
    <meta:user-defined meta:name="DC.title">Melding milieubelastende activiteit,Kleinschalig tanken van voertuigen, vliegtuigen of werktuigen met vloeibare brandstoffen (minder dan 25 m3), Bordego 11 Aldeboarn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5500</meta:user-defined>
    <meta:user-defined meta:name="OVERHEIDop.GmbID/DC.identifier">gmb-2026-175500</meta:user-defined>
    <meta:user-defined meta:name="OVERHEIDop.versieInformatie"/>
  </office:meta>
</office:document-meta>
</file>