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voor het saneren van de bodem op de locatie hoek Duistervoordseweg en Grote Barteldweg,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9 april 2026</text:p>
            <text:p text:style-name="common-al">Kenmerk: Z2026-00000694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74780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780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780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694</meta:user-defined>
    <meta:user-defined meta:name="DCTERMS.abstract">hoek Duistervoordseweg en Grote Barteldweg, Twello</meta:user-defined>
    <dc:language>nl</dc:language>
    <meta:user-defined meta:name="OVERHEIDop.locatietype/OVERHEIDop.gebiedsmarkering">Vlak</meta:user-defined>
    <meta:user-defined meta:name="DC.title">Melding milieubelastende activiteit voor het saneren van de bodem op de locatie hoek Duistervoordseweg en Grote Barteldweg, Twello</meta:user-defined>
    <meta:user-defined meta:name="DCTERMS.W3CDTF/DCTERMS.available">2026-04-14</meta:user-defined>
    <meta:user-defined meta:name="DCTERMS.W3CDTF/OVERHEIDop.jaargang">2026</meta:user-defined>
    <meta:user-defined meta:name="OVERHEIDop.publicationIssue">174780</meta:user-defined>
    <meta:user-defined meta:name="OVERHEIDop.GmbID/DC.identifier">gmb-2026-174780</meta:user-defined>
    <meta:user-defined meta:name="OVERHEIDop.versieInformatie"/>
  </office:meta>
</office:document-meta>
</file>