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lopen stal, Sappegoorsweg 2, 7157CG Rek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april 2026 is een melding ontvangen waarvoor geen vergunningsplicht geldt voor de locatie Sappegoorsweg 2, 7157CG Rekken. De melding is geregistreerd onder zaaknummer Z2026-00000607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73962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962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962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07</meta:user-defined>
    <meta:user-defined meta:name="DCTERMS.abstract">Betreft: Melding op locatie Sappegoorsweg 2, 7157CG Rekken</meta:user-defined>
    <dc:language>nl</dc:language>
    <meta:user-defined meta:name="OVERHEIDop.locatietype/OVERHEIDop.gebiedsmarkering">Vlak</meta:user-defined>
    <meta:user-defined meta:name="DC.title">Melding slopen stal, Sappegoorsweg 2, 7157CG Rekken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3962</meta:user-defined>
    <meta:user-defined meta:name="OVERHEIDop.GmbID/DC.identifier">gmb-2026-173962</meta:user-defined>
    <meta:user-defined meta:name="OVERHEIDop.versieInformatie"/>
  </office:meta>
</office:document-meta>
</file>