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Slauerhoffstraa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 (Waternet)</text:p>
            <text:p text:style-name="common-al">Zaaknummer: OD2026-0022597</text:p>
            <text:p text:style-name="common-al">DSO nummer: 2026040200422</text:p>
            <text:p text:style-name="common-al">Ontvangstdatum melding: 02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3536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536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536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597</meta:user-defined>
    <meta:user-defined meta:name="DCTERMS.abstract">01.4783-001 Slauerhoffstraa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Slauerhoffstraat Amsterda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536</meta:user-defined>
    <meta:user-defined meta:name="OVERHEIDop.GmbID/DC.identifier">gmb-2026-173536</meta:user-defined>
    <meta:user-defined meta:name="OVERHEIDop.versieInformatie"/>
  </office:meta>
</office:document-meta>
</file>