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verenigingsgebouw 3-7, Zevenhoven, Stationsweg 23 - SV Zeve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tionsweg 23, Zevenhoven – melding is ontvangen voor het houden van een besloten activiteit op 3 juli 2026 door SV Zevenhoven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73181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18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18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verenigingsgebouw 3-7, Zevenhoven, Stationsweg 23 - SV Zevenhoven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181</meta:user-defined>
    <meta:user-defined meta:name="OVERHEIDop.GmbID/DC.identifier">gmb-2026-173181</meta:user-defined>
    <meta:user-defined meta:name="OVERHEIDop.versieInformatie"/>
  </office:meta>
</office:document-meta>
</file>